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Tahoma1" svg:font-family="Tahoma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cm" fo:background-color="#ffffff">
        <style:background-image/>
      </style:paragraph-properties>
    </style:style>
    <style:style style:name="P2" style:family="paragraph" style:parent-style-name="Text_20_body">
      <style:paragraph-properties fo:margin-top="0cm" fo:margin-bottom="0cm" fo:background-color="#ffffff">
        <style:background-image/>
      </style:paragraph-properties>
      <style:text-properties fo:color="#000000" style:font-name="Times New Roman" fo:font-size="12pt" fo:font-weight="bold" style:font-size-asian="12pt" style:font-size-complex="12pt"/>
    </style:style>
    <style:style style:name="P3" style:family="paragraph" style:parent-style-name="Text_20_body">
      <style:paragraph-properties fo:margin-top="0cm" fo:margin-bottom="0cm" fo:text-align="center" style:justify-single-word="false" fo:background-color="#ffffff">
        <style:background-image/>
      </style:paragraph-properties>
      <style:text-properties fo:color="#000000" style:font-name="Times New Roman" fo:font-size="12pt" fo:font-weight="bold" style:font-size-asian="12pt" style:font-size-complex="12pt"/>
    </style:style>
    <style:style style:name="P4" style:family="paragraph" style:parent-style-name="Text_20_body">
      <style:paragraph-properties fo:margin-top="0cm" fo:margin-bottom="0cm" fo:text-align="center" style:justify-single-word="false" fo:background-color="#ffffff">
        <style:background-image/>
      </style:paragraph-properties>
      <style:text-properties fo:color="#000000" style:font-name="Times New Roman" fo:font-size="12pt" fo:font-style="italic" style:font-size-asian="12pt" style:font-size-complex="12pt"/>
    </style:style>
    <style:style style:name="P5" style:family="paragraph" style:parent-style-name="Text_20_body">
      <style:paragraph-properties fo:margin-top="0cm" fo:margin-bottom="0cm" fo:background-color="#ffffff">
        <style:background-image/>
      </style:paragraph-properties>
      <style:text-properties fo:color="#000000" style:font-name="Times New Roman" fo:font-size="12pt" style:font-size-asian="12pt" style:font-size-complex="12pt"/>
    </style:style>
    <style:style style:name="P6" style:family="paragraph" style:parent-style-name="Text_20_body">
      <style:paragraph-properties fo:margin-top="0cm" fo:margin-bottom="0cm" fo:text-align="justify" style:justify-single-word="false" fo:background-color="#ffffff">
        <style:background-image/>
      </style:paragraph-properties>
      <style:text-properties fo:color="#000000" style:font-name="Times New Roman" fo:font-size="12pt" style:font-size-asian="12pt" style:font-size-complex="12pt"/>
    </style:style>
    <style:style style:name="P7" style:family="paragraph" style:parent-style-name="Text_20_body">
      <style:paragraph-properties fo:margin-top="0cm" fo:margin-bottom="0cm" fo:text-align="center" style:justify-single-word="false" fo:background-color="#ffffff">
        <style:background-image/>
      </style:paragraph-properties>
      <style:text-properties fo:color="#000000" style:font-name="Times New Roman" fo:font-size="12pt" style:font-size-asian="12pt" style:font-size-complex="12pt"/>
    </style:style>
    <style:style style:name="P8" style:family="paragraph" style:parent-style-name="Text_20_body">
      <style:paragraph-properties fo:margin-top="0cm" fo:margin-bottom="0cm" fo:text-align="justify" style:justify-single-word="false" fo:background-color="#ffffff">
        <style:background-image/>
      </style:paragraph-properties>
      <style:text-properties fo:color="#000000" style:font-name="Times New Roman" fo:font-size="12pt" fo:background-color="#ffffff" style:font-size-asian="12pt" style:font-size-complex="12pt"/>
    </style:style>
    <style:style style:name="P9" style:family="paragraph" style:parent-style-name="Text_20_body">
      <style:paragraph-properties fo:margin-top="0cm" fo:margin-bottom="0cm" fo:background-color="#ffffff">
        <style:background-image/>
      </style:paragraph-properties>
      <style:text-properties fo:color="#000000" fo:font-size="13pt" style:font-size-asian="13pt" style:font-size-complex="13pt"/>
    </style:style>
    <style:style style:name="P10" style:family="paragraph" style:parent-style-name="Text_20_body">
      <style:paragraph-properties fo:margin-top="0cm" fo:margin-bottom="0cm" fo:background-color="#ffffff">
        <style:background-image/>
      </style:paragraph-properties>
      <style:text-properties style:font-name="Times New Roman" fo:font-size="12pt" style:font-size-asian="12pt" style:font-size-complex="12pt"/>
    </style:style>
    <style:style style:name="P11" style:family="paragraph" style:parent-style-name="Text_20_body">
      <style:paragraph-properties fo:margin-top="0cm" fo:margin-bottom="0cm" fo:text-align="justify" style:justify-single-word="false" fo:background-color="#ffffff">
        <style:background-image/>
      </style:paragraph-properties>
      <style:text-properties style:font-name="Times New Roman" fo:font-size="12pt" style:font-size-asian="12pt" style:font-size-complex="12pt"/>
    </style:style>
    <style:style style:name="P12" style:family="paragraph" style:parent-style-name="Text_20_body">
      <style:paragraph-properties fo:margin-top="0cm" fo:margin-bottom="0.494cm" fo:text-align="justify" style:justify-single-word="false" fo:background-color="#ffffff">
        <style:background-image/>
      </style:paragraph-properties>
      <style:text-properties style:font-name="Times New Roman" fo:font-size="12pt" fo:background-color="#ffffff" style:font-size-asian="12pt" style:font-size-complex="12pt"/>
    </style:style>
    <style:style style:name="P13" style:family="paragraph" style:parent-style-name="Text_20_body" style:list-style-name="L1">
      <style:paragraph-properties fo:margin-left="0cm" fo:margin-right="0cm" fo:margin-top="0cm" fo:margin-bottom="0cm" fo:text-align="justify" style:justify-single-word="false" fo:text-indent="0cm" style:auto-text-indent="false" fo:background-color="#ffffff">
        <style:background-image/>
      </style:paragraph-properties>
      <style:text-properties style:font-name="Times New Roman" fo:font-size="12pt" style:font-size-asian="12pt" style:font-size-complex="12pt"/>
    </style:style>
    <style:style style:name="P14" style:family="paragraph" style:parent-style-name="Text_20_body" style:list-style-name="L1">
      <style:paragraph-properties fo:margin-left="0cm" fo:margin-right="0cm" fo:margin-top="0cm" fo:margin-bottom="0cm" fo:text-align="justify" style:justify-single-word="false" fo:text-indent="0cm" style:auto-text-indent="false" fo:background-color="#ffffff">
        <style:background-image/>
      </style:paragraph-properties>
    </style:style>
    <style:style style:name="P15" style:family="paragraph" style:parent-style-name="Text_20_body">
      <style:paragraph-properties fo:margin-left="0cm" fo:margin-right="0cm" fo:margin-top="0cm" fo:margin-bottom="0cm" fo:text-align="justify" style:justify-single-word="false" fo:text-indent="0cm" style:auto-text-indent="false" fo:background-color="#ffffff">
        <style:background-image/>
      </style:paragraph-properties>
      <style:text-properties fo:color="#000000" style:font-name="Times New Roman" fo:font-size="12pt" style:font-size-asian="12pt" style:font-size-complex="12pt"/>
    </style:style>
    <style:style style:name="P16" style:family="paragraph" style:parent-style-name="Text_20_body" style:list-style-name="L1">
      <style:paragraph-properties fo:margin-left="0cm" fo:margin-right="0cm" fo:margin-top="0cm" fo:margin-bottom="0cm" fo:text-align="justify" style:justify-single-word="false" fo:text-indent="0cm" style:auto-text-indent="false" fo:background-color="#ffffff">
        <style:background-image/>
      </style:paragraph-properties>
      <style:text-properties fo:color="#000000" style:font-name="Times New Roman" fo:font-size="12pt" style:font-size-asian="12pt" style:font-size-complex="12pt"/>
    </style:style>
    <style:style style:name="T1" style:family="text">
      <style:text-properties fo:color="#000000"/>
    </style:style>
    <style:style style:name="T2" style:family="text">
      <style:text-properties fo:color="#000000" fo:font-weight="bold"/>
    </style:style>
    <style:style style:name="T3" style:family="text">
      <style:text-properties fo:color="#000000" fo:font-style="italic"/>
    </style:style>
    <style:style style:name="T4" style:family="text">
      <style:text-properties fo:color="#000000" style:font-name="Times New Roman" fo:font-size="12pt" style:font-size-asian="12pt" style:font-size-complex="12pt"/>
    </style:style>
    <style:style style:name="T5" style:family="text">
      <style:text-properties fo:color="#000000" style:font-name="Times New Roman" fo:font-size="12pt" fo:font-weight="bold" style:font-size-asian="12pt" style:font-size-complex="12pt"/>
    </style:style>
    <style:style style:name="T6" style:family="text">
      <style:text-properties fo:color="#000000" style:font-name="Times New Roman" fo:font-size="12pt" fo:font-weight="bold" fo:background-color="#ffff00" style:font-size-asian="12pt" style:font-size-complex="12pt"/>
    </style:style>
    <style:style style:name="T7" style:family="text">
      <style:text-properties fo:color="#000000" style:font-name="Times New Roman" fo:font-size="12pt" fo:font-weight="bold" fo:background-color="#ffffff" style:font-size-asian="12pt" style:font-size-complex="12pt"/>
    </style:style>
    <style:style style:name="T8" style:family="text">
      <style:text-properties fo:color="#000000" style:font-name="Times New Roman" fo:font-size="12pt" fo:background-color="#ffffff" style:font-size-asian="12pt" style:font-size-complex="12pt"/>
    </style:style>
    <style:style style:name="T9" style:family="text">
      <style:text-properties fo:font-weight="bold"/>
    </style:style>
    <style:style style:name="T10" style:family="text">
      <style:text-properties fo:color="#00000a" style:text-line-through-style="none" style:font-name="Times New Roman" fo:font-size="12pt" style:text-underline-style="none" style:text-blinking="false" style:font-size-asian="12pt" style:font-size-complex="12pt"/>
    </style:style>
    <style:style style:name="T11" style:family="text">
      <style:text-properties style:font-name="Times New Roman" fo:font-size="12pt" style:font-size-asian="12pt" style:font-size-complex="12pt"/>
    </style:style>
    <style:style style:name="T12" style:family="text">
      <style:text-properties fo:color="#222222"/>
    </style:style>
    <text:list-style style:name="L1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ALLEGATO A</text:p>
      <text:p text:style-name="P3">ISTANZA DI PARTECIPAZIONE E DICHIARAZIONE SOSTITUTIVA</text:p>
      <text:p text:style-name="P4">(ai sensi degli artt. 46 e 47 del D.P.R. 28 dicembre 2000, n. 445)</text:p>
      <text:p text:style-name="P5"> </text:p>
      <text:p text:style-name="P10"><text:span text:style-name="T2">Al Comune di Locorotondo</text:span><text:span text:style-name="T1"><text:line-break/></text:span><text:span text:style-name="T2">Settore Servizi alle persone</text:span></text:p>
      <text:p text:style-name="P1"><text:span text:style-name="T4">Piazza Moro, 1 – 70010 Locorotondo (BA)<text:line-break/>Inviato tramite PEC all'indirizzo: </text:span><text:a xlink:type="simple" xlink:href="mailto:comune.locorotondo@pec.rupar.puglia.it" text:style-name="Internet_20_link" text:visited-style-name="Visited_20_Internet_20_Link"><text:span text:style-name="T10">comune.locorotondo@pec.rupar.puglia.it</text:span></text:a></text:p>
      <text:p text:style-name="P5">  </text:p>
      <text:p text:style-name="P2">OGGETTO: Manifestazione di interesse per l’individuazione di proposte progettuali finalizzate alla realizzazione dell’evento “Natale a Locorotondo 2026”</text:p>
      <text:p text:style-name="P5"> </text:p>
      <text:p text:style-name="P5">Il/La sottoscritto/a _______________________________________________________<text:line-break/>Nato/a a ___________________________________ il ___________________________<text:line-break/>Codice Fiscale ___________________________________________________________<text:line-break/>In qualità di (carica sociale) ______________________________________________<text:line-break/>Dell’operatore economico (denominazione/ragione sociale) _________________________<text:line-break/>Con sede legale in _____________________ Via ____________________ n. ______<text:line-break/>Partita IVA / C.F. _______________________________________________________<text:line-break/>Indirizzo PEC ____________________________________________________________</text:p>
      <text:p text:style-name="P5"> </text:p>
      <text:p text:style-name="P3">MANIFESTA L'INTERESSE</text:p>
      <text:p text:style-name="P5"> </text:p>
      <text:p text:style-name="P6">A presentare la propria proposta progettuale per la gestione dell'evento “<text:span text:style-name="T9">Natale a Locorotondo 2026” </text:span>accettando integralmente le condizioni di cui all’avviso pubblico</text:p>
      <text:p text:style-name="P6"> </text:p>
      <text:p text:style-name="P6">A tal fine, consapevole delle sanzioni penali previste dall'art. 76 del D.P.R. 445/2000 per le ipotesi di falsità in atti e dichiarazioni mendaci,</text:p>
      <text:p text:style-name="P6"> </text:p>
      <text:p text:style-name="P3">DICHIARA SOTTO LA PROPRIA RESPONSABILITÀ:</text:p>
      <text:p text:style-name="P6"> </text:p>
      <text:list xml:id="list988068181922171465" text:style-name="L1">
        <text:list-item>
          <text:p text:style-name="P13"><text:span text:style-name="T2">Assenza Cause di Esclusione (D.Lgs. 36/2023):</text:span><text:span text:style-name="T1"> Che l'operatore economico non si trova in alcuna delle situazioni di esclusione automatica e non automatica di cui agli </text:span><text:span text:style-name="T2">articoli 94 e 95 del D.Lgs. n. 36/2023</text:span><text:span text:style-name="T1"> (Codice dei Contratti Pubblici), possedendo piena regolarità contributiva (DURC), fiscale e professionale.</text:span></text:p>
        </text:list-item>
        <text:list-item>
          <text:p text:style-name="P13"><text:span text:style-name="T2">Iscrizione CCIAA:</text:span><text:span text:style-name="T1"> Che l'operatore è regolarmente iscritto al Registro delle Imprese della CCIAA per settori di attività coerenti con l'oggetto del presente Avviso (allestimento impianti elettrici/luminarie, organizzazione eventi, servizi integrati di sicurezza e gestione flussi).</text:span></text:p>
        </text:list-item>
        <text:list-item>
          <text:p text:style-name="P13"><text:span text:style-name="T2">Tutela del Patrimonio Storico (D.Lgs. 42/2004):</text:span><text:span text:style-name="T1"> di essere pienamente edotto che il centro storico di Locorotondo è tutelato ai sensi del </text:span><text:span text:style-name="T3">Codice dei Beni Culturali e del Paesaggio</text:span><text:span text:style-name="T1">. A tal fine si impegna formalmente a:</text:span></text:p>
          <text:p text:style-name="P16">- Progettare installazioni che garantiscano l'assoluta integrità dei beni monumentali e del patrimonio edilizio residenziale storico del borgo;</text:p>
          <text:p text:style-name="P16">-Evitare ancoraggi invasivi, perforazioni o alterazioni permanenti alle facciate in pietra e alle strutture storiche.</text:p>
        </text:list-item>
        <text:list-item>
          <text:p text:style-name="P14"><text:span text:style-name="T5">Modello Organizzativo e di Sicurezza (Safety &amp; Security):</text:span><text:span text:style-name="T4"> di conformarsi alla Circolare del Ministero dell'Interno del 18 luglio 2018 e s.s.m.m.i.i., fornendo un progetto idoneo a fronteggiare il notevole incremento dei flussi turistici registrato nel periodo compreso tra novembre e gennaio.</text:span></text:p>
        </text:list-item>
        <text:list-item>
          <text:p text:style-name="P14"><text:span text:style-name="T4">Di aver preso visione ed accettato tutte le condizioni del presente Avviso redatto in conformità all’indirizzo strategico per l'edizione 2026 dell'evento approvato con la </text:span><text:span text:style-name="T5">Delibera di Giunta Comunale n.</text:span><text:span text:style-name="T7"> 75 del 03/09/2026</text:span><text:span text:style-name="T8">,</text:span><text:span text:style-name="T4"> e </text:span><text:span text:style-name="T11">che la proposta presentata persegue gli obiettivi </text:span><text:soft-page-break/><text:span text:style-name="T11">comunali di valorizzazione del brand territoriale, sostenibilità ambientale, tutela del patrimonio culturale residenziale, vivibilità del borgo e sicurezza dei visitatori e dei residenti.</text:span></text:p>
        </text:list-item>
      </text:list>
      <text:p text:style-name="P15"/>
      <text:p text:style-name="P7"> <text:span text:style-name="T9">DICHIARA INOLTRE</text:span></text:p>
      <text:p text:style-name="P8"> </text:p>
      <text:p text:style-name="P8">  l’insussistenza, nei suoi confronti e dei componenti degli organi di amministrazione, delle cause di divieto, di sospensione o di decadenza di cui all’art. 67 del D.Lgs. 06/09/2011, n. 159;</text:p>
      <text:p text:style-name="P6">  l’insussistenza, in capo ai soggetti di cui all’art. 95 comma 3 del d.lgs. 36/2023, di condanne penali e di provvedimenti di applicazione di misure di prevenzione, nonché di decisioni civili e di provvedimenti amministrativi iscritti nel casellario giudiziale ai sensi della vigente normativa, che comportino l’incapacità a contrarre con la pubblica amministrazione;</text:p>
      <text:p text:style-name="P6">  che l’ente che rappresenta è in regola con gli obblighi relativi al pagamento dei contributi previdenziali ed assistenziali a favore dei lavoratori;</text:p>
      <text:p text:style-name="P6">  che l’ente, ai sensi dell'art. 53 comma 16-ter del D. Lgs. n. 165/2001, introdotto dalla Legge n. 190/2012, non ha concluso contratti di lavoro subordinato o autonomo e, comunque, non ha attribuito incarichi ad ex dipendenti, che hanno esercitato poteri autoritativi o negoziali per conto delle pubbliche amministrazioni nei confronti dell’ente stesso, nel triennio successivo alla cessazione del rapporto;</text:p>
      <text:p text:style-name="P6">  che l’ente è in regola con gli obblighi relativi al pagamento delle imposte, dirette ed indirette, e delle tasse;</text:p>
      <text:p text:style-name="P6">  che le spese presentate in sede di rendicontazione non formeranno oggetto di altri finanziamenti pubblici, regionali, nazionali e/o comunitari;</text:p>
      <text:p text:style-name="P6">   che l’ente, laddove previsto, al momento della presentazione della domanda di finanziamento, è iscritto al Registro Unico Nazionale del Terzo settore (RUNTS) e che lo stesso si impegna a conservare tale requisito per tutto il periodo di realizzazione dell’attività di progetto;</text:p>
      <text:p text:style-name="P6"> (laddove previsto) che lo Statuto agli atti del RUNTS è aggiornato e che le attività previste dal progetto sono coerenti con le finalità statutarie;</text:p>
      <text:p text:style-name="P6">  che l’ultimo bilancio consuntivo o rendiconto è stato approvato dall’Assemblea, oppure non è ancora stato approvato in quanto l’organizzazione si è costituita in data più recente;</text:p>
      <text:p text:style-name="P6"> di aver preso visione dell’Allegato C denominato “Linee guida per la proposta progettuale ed economico-gestionale (traccia vincolante per la stesura della proposta da parte dei candidati);</text:p>
      <text:p text:style-name="P12"><text:span text:style-name="T1"> </text:span><text:span text:style-name="T12"> </text:span><text:span text:style-name="T12">di accettare tutte le condizioni del presente avviso ed in particolare che la partecipazione non comporta la corresponsione di alcun un premio al vincitore e non determina l’affidamento dell’eventuale servizio di realizzazione della proposta e dell’idea, riservandosi l’Amministrazione comunale di valutare, alla luce delle idee acquisite, se procedere o meno con l’effettiva realizzazione, nonché in caso positivo di valutare se realizzare la proposta e l’idea integralmente o in parte, mediante l’impiego di proprie strutture e risorse ovvero se affidare tali attività a soggetti esterni nel rispetto del Codice dei contratti per quanto riguarda le forniture ei servizi oggetto della proposta progettuale o del regolamento comunale in materia di contributi alle associazioni.</text:span></text:p>
      <text:p text:style-name="P11"> </text:p>
      <text:p text:style-name="P5">Luogo e data ________________</text:p>
      <text:p text:style-name="P5"> </text:p>
      <text:p text:style-name="P2">Firma digitale del Legale Rappresentante</text:p>
      <text:p text:style-name="P9"> 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Tahoma1" svg:font-family="Tahoma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25M41S</meta:editing-duration>
    <meta:editing-cycles>10</meta:editing-cycles>
    <meta:generator>OpenOffice/4.1.15$Win32 OpenOffice.org_project/4115m2$Build-9813</meta:generator>
    <dc:date>2026-09-07T10:28:56.34</dc:date>
    <meta:document-statistic meta:table-count="0" meta:image-count="0" meta:object-count="0" meta:page-count="2" meta:paragraph-count="44" meta:word-count="857" meta:character-count="6329"/>
    <meta:user-defined meta:name="Info 1"/>
    <meta:user-defined meta:name="Info 2"/>
    <meta:user-defined meta:name="Info 3"/>
    <meta:user-defined meta:name="Info 4"/>
  </office:meta>
</office:document-meta>
</file>